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3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4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5" style:parent-style-name="預設段落字型" style:family="text">
      <style:text-properties style:font-name-asian="標楷體" fo:color="#000000" fo:font-size="18pt" style:font-size-asian="18pt" style:font-size-complex="14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8" style:family="table-column">
      <style:table-column-properties style:column-width="1.5083in"/>
    </style:style>
    <style:style style:name="TableColumn9" style:family="table-column">
      <style:table-column-properties style:column-width="2.4979in"/>
    </style:style>
    <style:style style:name="TableColumn10" style:family="table-column">
      <style:table-column-properties style:column-width="0.9805in"/>
    </style:style>
    <style:style style:name="TableColumn11" style:family="table-column">
      <style:table-column-properties style:column-width="2.3298in"/>
    </style:style>
    <style:style style:name="Table7" style:family="table">
      <style:table-properties style:width="7.3166in" style:rel-width="100%" fo:margin-left="0in" table:align="left"/>
    </style:style>
    <style:style style:name="TableRow12" style:family="table-row">
      <style:table-row-properties style:min-row-height="0.4576in"/>
    </style:style>
    <style:style style:name="TableCell13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標楷體" style:font-name-asian="標楷體" fo:letter-spacing="0.1805in" style:letter-kerning="false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ableCell17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1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9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3" style:family="table-row">
      <style:table-row-properties style:min-row-height="0.6701in"/>
    </style:style>
    <style:style style:name="TableCell24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25" style:parent-style-name="內文" style:family="paragraph">
      <style:paragraph-properties fo:text-align="start" fo:margin-left="0.1666in" fo:margin-right="0.1666in">
        <style:tab-stops/>
      </style:paragraph-properties>
    </style:style>
    <style:style style:name="T26" style:parent-style-name="預設段落字型" style:family="text"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ableRow31" style:family="table-row">
      <style:table-row-properties style:min-row-height="5.1541in"/>
    </style:style>
    <style:style style:name="TableCell32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fo:padding-top="0.0395in" fo:padding-left="0.075in" fo:padding-bottom="0.0395in" fo:padding-right="0.075in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fo:font-weight="bold" style:font-weight-asian="bold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fo:text-align="justify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/>
    </style:style>
    <style:style style:name="P49" style:parent-style-name="內文" style:family="paragraph">
      <style:paragraph-properties fo:text-align="justify" fo:text-indent="0.2604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58" style:family="table-row">
      <style:table-row-properties style:min-row-height="1.1875in"/>
    </style:style>
    <style:style style:name="TableCell59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="0.0069in solid #000000" style:writing-mode="lr-tb" style:vertical-align="middle" fo:padding-top="0.0395in" fo:padding-left="0.075in" fo:padding-bottom="0.0395in" fo:padding-right="0.075in"/>
    </style:style>
    <style:style style:name="P63" style:parent-style-name="內文" style:family="paragraph">
      <style:paragraph-properties fo:text-align="center"/>
      <style:text-properties style:font-name-asian="標楷體"/>
    </style:style>
    <style:style style:name="P64" style:parent-style-name="內文" style:family="paragraph">
      <style:paragraph-properties fo:line-height="150%">
        <style:tab-stops>
          <style:tab-stop style:type="left" style:position="4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內文" style:family="paragraph">
      <style:paragraph-properties fo:line-height="150%">
        <style:tab-stops>
          <style:tab-stop style:type="left" style:position="4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50%">
        <style:tab-stops>
          <style:tab-stop style:type="left" style:position="4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line-height="150%">
        <style:tab-stops>
          <style:tab-stop style:type="left" style:position="4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50%">
        <style:tab-stops>
          <style:tab-stop style:type="left" style:position="4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paragraph-properties fo:line-height="150%">
        <style:tab-stops>
          <style:tab-stop style:type="left" style:position="4in"/>
        </style:tab-stops>
      </style:paragraph-properties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ext:p text:style-name="P1"><text:span text:style-name="T2">東海大學</text:span><text:span text:style-name="T3">管理學院</text:span><text:span text:style-name="T4">統計學系</text:span><text:span text:style-name="T5">碩士班先修課程</text:span><text:span text:style-name="T6">申請書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姓</text:span><text:span text:style-name="T16">名</text:span></text:p>
          </table:table-cell>
          <table:table-cell table:style-name="TableCell17">
            <text:p text:style-name="P18"/>
          </table:table-cell>
          <table:table-cell table:style-name="TableCell19">
            <text:p text:style-name="P20">學號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<text:span text:style-name="T26">申請資格</text:span></text:p>
          </table:table-cell>
          <table:table-cell table:style-name="TableCell27" table:number-columns-spanned="3">
            <text:p text:style-name="P28">學士班至少修習滿5學期之學生，依規定申請手續</text:p>
            <text:p text:style-name="P29"><text:span text:style-name="T30">向本系提出申請。</text:span>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檢附資料</text:p>
          </table:table-cell>
          <table:table-cell table:style-name="TableCell34" table:number-columns-spanned="3">
            <text:p text:style-name="內文"><text:span text:style-name="T35">1.<text:s/></text:span><text:span text:style-name="T36">申請書。</text:span></text:p>
            <text:p text:style-name="P37"><text:span text:style-name="T38">2.</text:span><text:span text:style-name="T39"><text:s/></text:span><text:span text:style-name="T40">歷年成績單影本乙份</text:span><text:span text:style-name="T41">（需附</text:span><text:span text:style-name="T42">年級</text:span><text:span text:style-name="T43">排名）。</text:span></text:p>
            <text:p text:style-name="P44"><text:span text:style-name="T45">3.</text:span><text:span text:style-name="T46"><text:s/></text:span><text:span text:style-name="T47">其他有助於審查之書面資料</text:span><text:span text:style-name="T48">（例如：讀書計畫、專題報告…等）</text:span></text:p>
            <text:p text:style-name="P49">請說明：</text:p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系務會議</text:p>
            <text:p text:style-name="P61">審查意見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</table:table>
      <text:p text:style-name="P64"/>
      <text:p text:style-name="P65">申請人簽名：<text:s text:c="16"/>聯絡電話： <text:s text:c="3"/><text:s/><text:s text:c="9"/>電子信箱：</text:p>
      <text:p text:style-name="P66"><text:span text:style-name="T67">申請日期</text:span><text:span text:style-name="T68">（民國/月/日）</text:span><text:span text:style-name="T69">：</text:span><text:span text:style-name="T70"><text:s text:c="34"/></text:span><text:span text:style-name="T71">系辦收件日期：</text:span></text:p>
      <text:p text:style-name="P72"/>
      <text:p text:style-name="P73">本表蒐集之個資及證明文件僅供申請碩士先修課程用，本單位將於必要時聯繫以達前述目的。若未提供正確之資料，將無法完成申請程序。</text:p>
      <text:p text:style-name="P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4722in" fo:margin-bottom="0.3937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東海大學物理學系學生五年一貫攻讀學、碩士學位申請書</dc:title>
    <dc:description/>
    <dc:subject/>
    <meta:initial-creator>林倖雅</meta:initial-creator>
    <dc:creator>STAT</dc:creator>
    <meta:creation-date>2026-08-12T02:30:00Z</meta:creation-date>
    <dc:date>2026-08-12T02:30:00Z</dc:date>
    <meta:print-date>2025-10-17T08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9" meta:character-count="329" meta:row-count="2" meta:non-whitespace-character-count="281"/>
  </office:meta>
</office:document-meta>
</file>